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166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2777in" fo:text-indent="0.3888in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text-align="center" fo:line-height="0.2777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text-align="end" fo:line-height="0.2777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text-align="end" fo:line-height="0.3194in"/>
    </style:style>
    <style:style style:name="P42" style:parent-style-name="內文" style:family="paragraph">
      <style:paragraph-properties fo:text-align="center" fo:line-height="0.2083in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size-complex="12pt" fo:background-color="#FFFFFF"/>
    </style:style>
    <style:style style:name="T47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  <style:style style:name="T48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  <style:style style:name="T49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  <style:style style:name="T50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  <style:style style:name="T53" style:parent-style-name="預設段落字型" style:family="text">
      <style:text-properties style:font-name="標楷體" style:font-name-asian="標楷體" fo:font-weight="bold" style:font-weight-asian="bold" style:font-size-complex="12pt" fo:background-color="#FFFFFF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P58" style:parent-style-name="內文" style:family="paragraph">
      <style:paragraph-properties fo:margin-bottom="0.125in" fo:line-height="0.4166in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5" style:parent-style-name="內文" style:family="paragraph">
      <style:paragraph-properties fo:text-align="justify" fo:margin-bottom="0.125in" fo:line-height="150%" fo:margin-left="0.49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text-align="justify" fo:margin-bottom="0.125in" fo:line-height="150%" fo:margin-left="0.49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7" style:parent-style-name="內文" style:family="paragraph">
      <style:paragraph-properties fo:text-align="justify" fo:margin-bottom="0.125in" fo:line-height="150%" fo:margin-left="0.49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paragraph-properties fo:text-align="end" fo:margin-bottom="0.125in" fo:line-height="150%" fo:margin-left="0.4916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臺北市</text:span><text:span text:style-name="T3">南港</text:span><text:span text:style-name="T4">區</text:span><text:span text:style-name="T5">東新</text:span><text:span text:style-name="T6">國民小學《防身警報器使用通知》</text:span><text:span text:style-name="T7"><text:s/></text:span></text:p>
      <text:p text:style-name="P8">親愛的家長，您好：</text:p>
      <text:p text:style-name="P9"><text:span text:style-name="T10">臺北市教育局為了加強保護孩子們的人身安全，特別贈送</text:span><text:span text:style-name="T11">每位</text:span><text:span text:style-name="T12">學生一個防身警報器，並結合教學及演練，指導學生遇到危險狀況時能冷靜沉著，適時使用防身警報器，智慧化解危險狀況。有鑒於孩子們對防身警報器的使用相當陌生，希望家長們能配合以下事項：</text:span></text:p>
      <text:p text:style-name="P13">一、請提醒孩子，每日務必將防身警報器配掛在書包外側之容易取得處，但需留意放的位置，不致使其容易鬆脫。</text:p>
      <text:p text:style-name="P14">二、請指導孩子不可將防身警報器拿來當做嬉戲玩耍之用，因為不但易造成周遭人員不必要之恐慌或噪音干擾，同時也會影響其原有的效益。</text:p>
      <text:p text:style-name="P15">三、請教導孩子【求救三步驟：叫→拉→跑】，叫→遇危險要大聲求救；拉→拉開防身警報器，使其發出求救聲響；跑→藉機快速逃離現場。</text:p>
      <text:p text:style-name="P16">四、如果您聽到防身警報器發出的求救聲響，請適時提供必要之協助，以期能發揮蜂鳴器之最大效益。</text:p>
      <text:p text:style-name="P17">五、如果孩子不慎誤觸防身警報器，以致發出巨大聲響，請指導孩子將插銷插回，聲音便能停止，同時也請您協助孩子在家自主管理。</text:p>
      <text:p text:style-name="P18"><text:span text:style-name="T19">六、警報器由廠商一年保固</text:span><text:span text:style-name="T20">(</text:span><text:span text:style-name="T21">非人為因素之損壞</text:span><text:span text:style-name="T22">)</text:span><text:span text:style-name="T23">，電池屬消耗品不屬於保固範圍，有關警報器相關維護及服務資訊，請參閱「臺北市防身警報器資訊專頁」網站，網址：</text:span><text:span text:style-name="T24">https://per-alarm.tp.edu.tw/</text:span><text:span text:style-name="T25">。</text:span></text:p>
      <text:p text:style-name="P26"><text:span text:style-name="T27">七、請家長每月</text:span><text:span text:style-name="T28">1-2</text:span><text:span text:style-name="T29">次協助孩子檢查，防身警報器功能是否正常、電力是否充足；防身警報器電力不足時，請家長參考上列專網上維護相關資訊，自行更換電池。</text:span></text:p>
      <text:p text:style-name="P30">這一組防身警報器為臺北市教育局贈送給孩子的個人物品，請教導孩子要好好珍惜使用，讓它能發揮最大的效益；同時也請妥善保管，不可隨意丟棄。</text:p>
      <text:p text:style-name="P31"><draw:frame draw:z-index="251658240" draw:style-name="a0" draw:name="圖片 1" text:anchor-type="paragraph" svg:x="0.03889in" svg:y="0.09792in" svg:width="0.78333in" svg:height="0.78333in" style:rel-width="scale" style:rel-height="scale"><draw:image xlink:href="media/image1.png" xlink:type="simple" xlink:show="embed" xlink:actuate="onLoad"/><svg:title/><svg:desc/></draw:frame><text:span text:style-name="T32">再次感謝您的協助與配合！</text:span></text:p>
      <text:p text:style-name="P33"><text:span text:style-name="T34">臺北市</text:span><text:span text:style-name="T35">南港</text:span><text:span text:style-name="T36">區</text:span><text:span text:style-name="T37">東新</text:span><text:span text:style-name="T38">國民小學</text:span><text:span text:style-name="T39"><text:s/></text:span><text:span text:style-name="T40">敬啟</text:span></text:p>
      <text:p text:style-name="P41"/>
      <text:p text:style-name="P42"><text:span text:style-name="T43">----------</text:span><text:span text:style-name="T44"></text:span><text:span text:style-name="T45">----------</text:span><text:span text:style-name="T46">請撕下回條，於</text:span><text:span text:style-name="T47">9/</text:span><text:span text:style-name="T48">2</text:span><text:span text:style-name="T49">(</text:span><text:span text:style-name="T50">星期</text:span><text:span text:style-name="T51">三</text:span><text:span text:style-name="T52">)</text:span><text:span text:style-name="T53">前繳回給各班導師</text:span><text:span text:style-name="T54">-------</text:span><text:span text:style-name="T55"></text:span><text:span text:style-name="T56">----------</text:span></text:p>
      <text:p text:style-name="P57">防身警報器使用通知回條</text:p>
      <text:p text:style-name="P58"><text:span text:style-name="T59">班級：</text:span><text:span text:style-name="T60"><text:s text:c="4"/></text:span><text:span text:style-name="T61">座號：</text:span><text:span text:style-name="T62"><text:s text:c="5"/></text:span><text:span text:style-name="T63">姓名：</text:span><text:span text:style-name="T64">_________________</text:span></text:p>
      <text:p text:style-name="P65">□　已詳閱防身警報器的使用通知。</text:p>
      <text:p text:style-name="P66">□　已收到防身警報器的宣導小貼紙。<text:s text:c="2"/></text:p>
      <text:p text:style-name="P67"/>
      <text:p text:style-name="P68"><text:span text:style-name="T69"><text:s text:c="13"/></text:span><text:span text:style-name="T70">家長簽名：</text:span><text:span text:style-name="T71">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6694in" fo:margin-bottom="0.3937in" fo:margin-right="0.511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楊蓓芬</meta:initial-creator>
    <dc:creator>嘉雯 陳</dc:creator>
    <meta:creation-date>2026-08-22T10:32:00Z</meta:creation-date>
    <dc:date>2026-08-22T10:33:00Z</dc:date>
    <meta:print-date>2016-09-05T09:48:00Z</meta:print-date>
    <meta:template xlink:href="Normal" xlink:type="simple"/>
    <meta:editing-cycles>3</meta:editing-cycles>
    <meta:editing-duration>PT480S</meta:editing-duration>
    <meta:document-statistic meta:page-count="1" meta:paragraph-count="1" meta:word-count="134" meta:character-count="898" meta:row-count="6" meta:non-whitespace-character-count="765"/>
  </office:meta>
</office:document-meta>
</file>